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rker aan de zijgevel, Van Nijenrodelaan 2 te De Meern,  HZ_WABO-23-315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Nijenrodelaan 2 te De Meern</text:p>
            <text:p text:style-name="common-al">HZ_WABO-23-31576</text:p>
            <text:p text:style-name="common-al">Toelichting: het bouwen van een erker aan de zijgevel</text:p>
            <text:p text:style-name="common-al">Datum besluit: 24 oktober 2023</text:p>
            <text:p text:style-name="common-al">Startdatum bezwaartermijn: 2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0430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430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430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rker aan de zijgevel, Van Nijenrodelaan 2 te De Meern,  HZ_WABO-23-31576</meta:user-defined>
    <meta:user-defined meta:name="DCTERMS.W3CDTF/DCTERMS.available">2023-10-30</meta:user-defined>
    <meta:user-defined meta:name="DCTERMS.W3CDTF/OVERHEIDop.jaargang">2023</meta:user-defined>
    <meta:user-defined meta:name="OVERHEIDop.externeBijlage">Publiceerbaar-A|exb-2023-50660</meta:user-defined>
    <meta:user-defined meta:name="OVERHEIDop.externeBijlage">Besluit omgevingsvergunning publiceerbaar|exb-2023-50661</meta:user-defined>
    <meta:user-defined meta:name="OVERHEIDop.publicationIssue">460430</meta:user-defined>
    <meta:user-defined meta:name="OVERHEIDop.GmbID/DC.identifier">gmb-2023-460430</meta:user-defined>
    <meta:user-defined meta:name="OVERHEIDop.versieInformatie"/>
  </office:meta>
</office:document-meta>
</file>