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vrijstaande woning, Kuinderboslaan 22 te De meern,  HZ_WABO-23-279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2 te De meern</text:p>
            <text:p text:style-name="common-al">HZ_WABO-23-27952</text:p>
            <text:p text:style-name="common-al">Toelichting: het bouwen van een vrijstaan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0196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196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196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vrijstaande woning, Kuinderboslaan 22 te De meern,  HZ_WABO-23-27952</meta:user-defined>
    <meta:user-defined meta:name="DCTERMS.W3CDTF/DCTERMS.available">2023-10-30</meta:user-defined>
    <meta:user-defined meta:name="DCTERMS.W3CDTF/OVERHEIDop.jaargang">2023</meta:user-defined>
    <meta:user-defined meta:name="OVERHEIDop.publicationIssue">460196</meta:user-defined>
    <meta:user-defined meta:name="OVERHEIDop.GmbID/DC.identifier">gmb-2023-460196</meta:user-defined>
    <meta:user-defined meta:name="OVERHEIDop.versieInformatie"/>
  </office:meta>
</office:document-meta>
</file>