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kadastraal gemeente Grouw, sectie G, perceelnummer 1257, (11055114) bouwen van bedrijfsruimten, einddatum 10 februari 2023.</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601</text:span><text:line-break/><text:date style:data-style-name="dag" text:fixed="true" text:date-value="2023-01-04"/><text:line-break/><text:date style:data-style-name="jaar" text:fixed="true" text:date-value="2023-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01</text:span><text:date style:data-style-name="nicedate" text:fixed="true" text:date-value="2023-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01</text:span><text:date style:data-style-name="nicedate" text:fixed="true" text:date-value="2023-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5/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Punt</meta:user-defined>
    <meta:user-defined meta:name="DC.title">Verdaagde aangevraagde vergunning kadastraal gemeente Grouw, sectie G, perceelnummer 1257, (11055114) bouwen van bedrijfsruimten, einddatum 10 februari 2023.</meta:user-defined>
    <meta:user-defined meta:name="DCTERMS.W3CDTF/DCTERMS.available">2023-01-04</meta:user-defined>
    <meta:user-defined meta:name="DCTERMS.W3CDTF/OVERHEIDop.jaargang">2023</meta:user-defined>
    <meta:user-defined meta:name="OVERHEIDop.publicationIssue">4601</meta:user-defined>
    <meta:user-defined meta:name="OVERHEIDop.GmbID/DC.identifier">gmb-2023-4601</meta:user-defined>
    <meta:user-defined meta:name="OVERHEIDop.versieInformatie"/>
  </office:meta>
</office:document-meta>
</file>