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GROTE GENT 2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Grote Gent 2 Vught, nieuwbouw van een bijgebouw, Z23-26913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59875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87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87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GROTE GENT 2 VUGHT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9875</meta:user-defined>
    <meta:user-defined meta:name="OVERHEIDop.GmbID/DC.identifier">gmb-2023-459875</meta:user-defined>
    <meta:user-defined meta:name="OVERHEIDop.versieInformatie"/>
  </office:meta>
</office:document-meta>
</file>