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uitgebreide procedure voor de bouw van 36 appartementen aan de Beverdam te Hoevelak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Nijkerk maken in verband met het bepaalde in artikel 3.10 lid 1 van de Wet algemene bepalingen omgevingsrecht en afdeling 3.4 van de Algemene wet bestuursrecht bekend dat een omgevingsvergunning uitgebreide procedure (kenmerk 2023W0643) is verleend voor het realiseren van 36 appartementen aan de Beverdam te Hoevelaken. Dit perceel staat kadastraal bekend als gemeente Hoevelaken, sectie C, perceel 3643 en heeft een totale oppervlakte van 1655 m2.</text:p>
            <text:p text:style-name="tussenkopcur">
            <text:span text:style-name="nadrukvet">Inzage</text:span>
          </text:p>
            <text:p text:style-name="common-al">De omgevingsvergunning uitgebreide procedure (kenmerk 2023W0643), de ruimtelijke onderbouwing en alle bijbehorende stukken liggen met ingang van donderdag 2 november tot en met woensdag 13 december 2023 (gedurende zes weken) ter inzage. Deze stukken zijn online te raadplegen via de hyperlink http://www.ruimtelijkeplannen.nl/web-roo/planidn=NL.IMRO.0267.OV0166-0002 en via <text:a xlink:href="https://www.nijkerk.eu/ter-inzage" xlink:type="simple">www.nijkerk.eu/ter-inzage</text:a>. De stukken zijn ook in te zien in het stadhuis, Kolkstraat 27 te Nijkerk, uitsluitend op afspraak. Dit kan via telefoonnummer 033 – 247 22 22.</text:p>
            <text:p text:style-name="tussenkopcur">
            <text:span text:style-name="nadrukvet">Beroep</text:span>
          </text:p>
            <text:p text:style-name="common-al">Bent u het niet eens met dit besluit en bent u belanghebbende? Of bent u geen belanghebbende en heeft ar aanleiding van de ontwerp omgevingsvergunning een zienswijze ingediend? Dan kunt u op grond van de Algemene wet bestuursrecht gedurende de beroepstermijn vanaf vrijdag 3 november tot en met donderdag 14 december 2023 tegen dit besluit beroep instellen bij de Rechtbank Gelderland. Uw brieven aan de bestuursrechter of de voorzieningenrechter adresseert u als volgt:</text:p>
            <text:p text:style-name="common-al">Rechtbank Gelderland, Afdeling Bestuursrecht, Postbus 9030, 6800 EM ARNHEM. </text:p>
            <text:p text:style-name="common-al">Met uw elektronische handtekening (DigiD) kunt u online een beroepschrift indienen via http://loket.rechtspraak.nl/bestuursrechtsector</text:p>
            <text:p text:style-name="common-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common-al">
            <text:span text:style-name="nadrukvet"/>
          </text:p>
            <text:p text:style-name="common-al">
            <text:span text:style-name="nadrukvet">Voorlopige voorziening</text:span>
          </text:p>
            <text:p text:style-name="common-al"> 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p text:style-name="last-al"/>
            <text:p text:style-name="tekst_bottom"/>
          </text:section>
        </text:section>
        <text:section text:name="zakelijke-mededeling-sluiting_id1-3-2-2" text:style-name="zakelijke-mededeling-sluiting">
          <text:section text:name="ondertekening_id1-3-2-2-1">
            <text:p><text:span text:style-name="functie">Nijkerk, 1 november 2023</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59416</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416</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416</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Nijkerk</meta:user-defined>
    <meta:user-defined meta:name="OVERHEID.Informatietype/DC.type">officiële publicatie</meta:user-defined>
    <meta:user-defined meta:name="OVERHEIDop.Rubriek/DC.type">ruimtelijk plan of omgevingsdocument</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imtelijkplan/OVERHEIDop.bekendmakingBetreffendePlan">NL.IMRO.0267.OV0166-0002</meta:user-defined>
    <dc:language>nl</dc:language>
    <meta:user-defined meta:name="OVERHEIDop.locatietype/OVERHEIDop.gebiedsmarkering">Perceel</meta:user-defined>
    <meta:user-defined meta:name="DC.title">Gemeente Nijkerk – verleende omgevingsvergunning uitgebreide procedure voor de bouw van 36 appartementen aan de Beverdam te Hoevelaken</meta:user-defined>
    <meta:user-defined meta:name="OVERHEIDop.datumEindeReactietermijn">2023-12-13</meta:user-defined>
    <meta:user-defined meta:name="OVERHEIDop.terinzageleggingBG">https://www.nijkerk.eu/ter-inzageNL.IMRO.0267.OV0166-0002</meta:user-defined>
    <meta:user-defined meta:name="DCTERMS.W3CDTF/DCTERMS.available">2023-11-01</meta:user-defined>
    <meta:user-defined meta:name="OVERHEIDop.externeBijlage">Aanvraag ontheffing vleermuizen|exb-2023-50521</meta:user-defined>
    <meta:user-defined meta:name="OVERHEIDop.externeBijlage">Aanvraag geluid weg-en railverkeer|exb-2023-50522</meta:user-defined>
    <meta:user-defined meta:name="OVERHEIDop.externeBijlage">Beng berekening|exb-2023-50523</meta:user-defined>
    <meta:user-defined meta:name="OVERHEIDop.externeBijlage">Toetsing bouwbesluit|exb-2023-50524</meta:user-defined>
    <meta:user-defined meta:name="OVERHEIDop.externeBijlage">Constructietekening|exb-2023-50525</meta:user-defined>
    <meta:user-defined meta:name="OVERHEIDop.externeBijlage">Onderzoek Ecologie - Flora en Fauna|exb-2023-50526</meta:user-defined>
    <meta:user-defined meta:name="OVERHEIDop.externeBijlage">Principe details|exb-2023-50527</meta:user-defined>
    <meta:user-defined meta:name="OVERHEIDop.externeBijlage">E-installaties|exb-2023-50528</meta:user-defined>
    <meta:user-defined meta:name="OVERHEIDop.externeBijlage">Energielabels|exb-2023-50529</meta:user-defined>
    <meta:user-defined meta:name="OVERHEIDop.externeBijlage">Funderingsadvies|exb-2023-50530</meta:user-defined>
    <meta:user-defined meta:name="OVERHEIDop.externeBijlage">Kleur en Materiaal|exb-2023-50531</meta:user-defined>
    <meta:user-defined meta:name="OVERHEIDop.externeBijlage">Ontheffing Wnb|exb-2023-50532</meta:user-defined>
    <meta:user-defined meta:name="OVERHEIDop.externeBijlage">Plattegrond gevels en doorsneden|exb-2023-50533</meta:user-defined>
    <meta:user-defined meta:name="OVERHEIDop.externeBijlage">Ruimtelijke Onderbouwing|exb-2023-50534</meta:user-defined>
    <meta:user-defined meta:name="OVERHEIDop.externeBijlage">V&amp;G plan|exb-2023-50535</meta:user-defined>
    <meta:user-defined meta:name="OVERHEIDop.externeBijlage">Omgevingsvergunning Beverdam|exb-2023-50536</meta:user-defined>
    <meta:user-defined meta:name="OVERHEIDop.externeBijlage">Warmteverlies|exb-2023-50537</meta:user-defined>
    <meta:user-defined meta:name="OVERHEIDop.externeBijlage">Welstand|exb-2023-50538</meta:user-defined>
    <meta:user-defined meta:name="OVERHEIDop.externeBijlage">W-installaties|exb-2023-50539</meta:user-defined>
    <meta:user-defined meta:name="OVERHEIDop.externeBijlage">Woning aantallen|exb-2023-50540</meta:user-defined>
    <meta:user-defined meta:name="OVERHEIDop.externeBijlage">Aanvraagformulier woningbouw Beverdam|exb-2023-50541</meta:user-defined>
    <meta:user-defined meta:name="DCTERMS.W3CDTF/OVERHEIDop.jaargang">2023</meta:user-defined>
    <meta:user-defined meta:name="OVERHEIDop.publicationIssue">459416</meta:user-defined>
    <meta:user-defined meta:name="OVERHEIDop.GmbID/DC.identifier">gmb-2023-459416</meta:user-defined>
    <meta:user-defined meta:name="OVERHEIDop.versieInformatie"/>
  </office:meta>
</office:document-meta>
</file>