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verzamelgebouw tweede fase, Strijkviertel 9 te De Meern,  HZ_WABO-23-287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rijkviertel 9 te De Meern</text:p>
            <text:p text:style-name="common-al">HZ_WABO-23-28768</text:p>
            <text:p text:style-name="common-al">Toelichting: het bouwen van een bedrijfsverzamelgebouw tweede fas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9315</text:span><text:line-break/><text:date style:data-style-name="dag" text:fixed="true" text:date-value="2023-10-27"/><text:line-break/><text:date style:data-style-name="jaar" text:fixed="true" text:date-value="2023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315</text:span><text:date style:data-style-name="nicedate" text:fixed="true" text:date-value="2023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9315</text:span><text:date style:data-style-name="nicedate" text:fixed="true" text:date-value="2023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bedrijfsverzamelgebouw tweede fase, Strijkviertel 9 te De Meern,  HZ_WABO-23-28768</meta:user-defined>
    <meta:user-defined meta:name="DCTERMS.W3CDTF/DCTERMS.available">2023-10-27</meta:user-defined>
    <meta:user-defined meta:name="DCTERMS.W3CDTF/OVERHEIDop.jaargang">2023</meta:user-defined>
    <meta:user-defined meta:name="OVERHEIDop.publicationIssue">459315</meta:user-defined>
    <meta:user-defined meta:name="OVERHEIDop.GmbID/DC.identifier">gmb-2023-459315</meta:user-defined>
    <meta:user-defined meta:name="OVERHEIDop.versieInformatie"/>
  </office:meta>
</office:document-meta>
</file>