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incidentele festiviteit Allert Jacob van der Poortstraat 1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Met dit bericht laat de gemeente u weten dat er een melding voor een incidentele festiviteit binnen is gekomen</text:p>
            <text:p text:style-name="common-al">Ontvangen melding incidentele festiviteit</text:p>
            <text:p text:style-name="common-al">Allert Jacob van der Poortstraat 1 te Dokkum (Café De Lantaarn), het hebben van live muziek op 10 november 2023 van 21.00 uur tot 02.00 uur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59175</text:span><text:line-break/><text:date style:data-style-name="dag" text:fixed="true" text:date-value="2023-11-01"/><text:line-break/><text:date style:data-style-name="jaar" text:fixed="true" text:date-value="2023-11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59175</text:span><text:date style:data-style-name="nicedate" text:fixed="true" text:date-value="2023-11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59175</text:span><text:date style:data-style-name="nicedate" text:fixed="true" text:date-value="2023-11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11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33024</meta:user-defined>
    <dc:language>nl</dc:language>
    <meta:user-defined meta:name="OVERHEIDop.locatietype/OVERHEIDop.gebiedsmarkering">Adres</meta:user-defined>
    <meta:user-defined meta:name="DC.title">Melding incidentele festiviteit Allert Jacob van der Poortstraat 1 te Dokkum</meta:user-defined>
    <meta:user-defined meta:name="DCTERMS.W3CDTF/DCTERMS.available">2023-11-01</meta:user-defined>
    <meta:user-defined meta:name="DCTERMS.W3CDTF/OVERHEIDop.jaargang">2023</meta:user-defined>
    <meta:user-defined meta:name="OVERHEIDop.publicationIssue">459175</meta:user-defined>
    <meta:user-defined meta:name="OVERHEIDop.GmbID/DC.identifier">gmb-2023-459175</meta:user-defined>
    <meta:user-defined meta:name="OVERHEIDop.versieInformatie"/>
  </office:meta>
</office:document-meta>
</file>