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EN PLANOLOGISCH STRIJDIG GEBRUIK –KAMPDIJKLAAN 60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Kampdijklaan 60 Vught, verbouwen woning en plaatsen dakkapel, Z23-26909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57899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899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899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EN PLANOLOGISCH STRIJDIG GEBRUIK –KAMPDIJKLAAN 60 VUGHT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7899</meta:user-defined>
    <meta:user-defined meta:name="OVERHEIDop.GmbID/DC.identifier">gmb-2023-457899</meta:user-defined>
    <meta:user-defined meta:name="OVERHEIDop.versieInformatie"/>
  </office:meta>
</office:document-meta>
</file>