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bij Bûtendykswei 54 te Ingwierrum en aan de Lauwersmeerweg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Ingwierrum en Kollum, nabij Bûtendykswei 54 te Ingwierrum en aan de Lauwersmeerweg te Kollum, het renoveren van twee bruggen terrein (aanvraag is ontvangen op 13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7776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776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776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004</meta:user-defined>
    <dc:language>nl</dc:language>
    <meta:user-defined meta:name="OVERHEIDop.locatietype/OVERHEIDop.gebiedsmarkering">Adres</meta:user-defined>
    <meta:user-defined meta:name="OVERHEIDop.locatietype/OVERHEIDop.gebiedsmarkering">Lijn</meta:user-defined>
    <meta:user-defined meta:name="DC.title">Aanvraag omgevingsvergunning nabij Bûtendykswei 54 te Ingwierrum en aan de Lauwersmeerweg te Koll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7776</meta:user-defined>
    <meta:user-defined meta:name="OVERHEIDop.GmbID/DC.identifier">gmb-2023-457776</meta:user-defined>
    <meta:user-defined meta:name="OVERHEIDop.versieInformatie"/>
  </office:meta>
</office:document-meta>
</file>