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houden van een carnavalsoptocht op 12 februari 2024 van 14.11 tot 16.00 uur aan kernen Illikhoven en Visserweert te Echt-Sus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Melding activiteit / kernen Illikhoven en Visserweert / Echt-Susteren / verzonden 19 oktober 2023 / het houden van een carnavalsoptocht op 12 februari 2024 van 14.11 tot 16.00 uur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55416</text:span><text:line-break/><text:date style:data-style-name="dag" text:fixed="true" text:date-value="2023-10-26"/><text:line-break/><text:date style:data-style-name="jaar" text:fixed="true" text:date-value="2023-10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5416</text:span><text:date style:data-style-name="nicedate" text:fixed="true" text:date-value="2023-10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5416</text:span><text:date style:data-style-name="nicedate" text:fixed="true" text:date-value="2023-10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1/xml/MC-DRP-Meld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Buurt</meta:user-defined>
    <meta:user-defined meta:name="DC.title">Melding voor het houden van een carnavalsoptocht op 12 februari 2024 van 14.11 tot 16.00 uur aan kernen Illikhoven en Visserweert te Echt-Susteren</meta:user-defined>
    <meta:user-defined meta:name="DCTERMS.W3CDTF/DCTERMS.available">2023-10-26</meta:user-defined>
    <meta:user-defined meta:name="DCTERMS.W3CDTF/OVERHEIDop.jaargang">2023</meta:user-defined>
    <meta:user-defined meta:name="OVERHEIDop.publicationIssue">455416</meta:user-defined>
    <meta:user-defined meta:name="OVERHEIDop.GmbID/DC.identifier">gmb-2023-455416</meta:user-defined>
    <meta:user-defined meta:name="OVERHEIDop.versieInformatie"/>
  </office:meta>
</office:document-meta>
</file>