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2 containers met accu's ten behoeve van energie-opslag, Fermiweg 24 in Utrecht, HZ_WABO-23-356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ermiweg 24 in Utrecht</text:span>
          </text:p>
            <text:p text:style-name="common-al">HZ_WABO-23-35624</text:p>
            <text:p text:style-name="common-al">Toelichting: het bouwen van 2 containers met accu's ten behoeve van energie-opslag</text:p>
            <text:p text:style-name="common-al">Datum ontvangst aanvraag: 20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5127</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127</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127</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2 containers met accu's ten behoeve van energie-opslag, Fermiweg 24 in Utrecht, HZ_WABO-23-35624</meta:user-defined>
    <meta:user-defined meta:name="DCTERMS.W3CDTF/DCTERMS.available">2023-10-25</meta:user-defined>
    <meta:user-defined meta:name="DCTERMS.W3CDTF/OVERHEIDop.jaargang">2023</meta:user-defined>
    <meta:user-defined meta:name="OVERHEIDop.externeBijlage">Publiceerbaar-A|exb-2023-50006</meta:user-defined>
    <meta:user-defined meta:name="OVERHEIDop.publicationIssue">455127</meta:user-defined>
    <meta:user-defined meta:name="OVERHEIDop.GmbID/DC.identifier">gmb-2023-455127</meta:user-defined>
    <meta:user-defined meta:name="OVERHEIDop.versieInformatie"/>
  </office:meta>
</office:document-meta>
</file>