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ntresolvloer, Eendrachtlaan 100 te Utrecht,  HZ_WABO-23-287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drachtlaan 100 te Utrecht</text:p>
            <text:p text:style-name="common-al">HZ_WABO-23-28762</text:p>
            <text:p text:style-name="common-al">Toelichting: het bouwen van een entresolvloer</text:p>
            <text:p text:style-name="common-al">Datum besluit: 20 oktober 2023</text:p>
            <text:p text:style-name="common-al">Startdatum bezwaartermijn: 24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5013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013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013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ntresolvloer, Eendrachtlaan 100 te Utrecht,  HZ_WABO-23-28762</meta:user-defined>
    <meta:user-defined meta:name="DCTERMS.W3CDTF/DCTERMS.available">2023-10-25</meta:user-defined>
    <meta:user-defined meta:name="DCTERMS.W3CDTF/OVERHEIDop.jaargang">2023</meta:user-defined>
    <meta:user-defined meta:name="OVERHEIDop.externeBijlage">ALG Publiceerbaar-A|exb-2023-49988</meta:user-defined>
    <meta:user-defined meta:name="OVERHEIDop.externeBijlage">Besluit omgevingsvergunning publiceerbaar|exb-2023-49989</meta:user-defined>
    <meta:user-defined meta:name="OVERHEIDop.publicationIssue">455013</meta:user-defined>
    <meta:user-defined meta:name="OVERHEIDop.GmbID/DC.identifier">gmb-2023-455013</meta:user-defined>
    <meta:user-defined meta:name="OVERHEIDop.versieInformatie"/>
  </office:meta>
</office:document-meta>
</file>