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ELEKTRICITEIT OPSLAGSYSTEEM (AFZETTING MET TRAFO EN EEN AFSCHEIDINGSMUUR), ABE LENSTRA BOULEVARD, ACHTER NUMMER 3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elektriciteit opslagsysteem (afzetting met trafo en een afscheidingsmuur) op het perceel abe lenstra boulevard, achter nummer 31 heerenveen  (12-10-2023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4901</text:span><text:line-break/><text:date style:data-style-name="dag" text:fixed="true" text:date-value="2023-10-25"/><text:line-break/><text:date style:data-style-name="jaar" text:fixed="true" text:date-value="2023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901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901</text:span><text:date style:data-style-name="nicedate" text:fixed="true" text:date-value="2023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HET PLAATSEN VAN EEN ELEKTRICITEIT OPSLAGSYSTEEM (AFZETTING MET TRAFO EN EEN AFSCHEIDINGSMUUR), ABE LENSTRA BOULEVARD, ACHTER NUMMER 31 HEERENVEEN</meta:user-defined>
    <meta:user-defined meta:name="DCTERMS.W3CDTF/DCTERMS.available">2023-10-25</meta:user-defined>
    <meta:user-defined meta:name="DCTERMS.W3CDTF/OVERHEIDop.jaargang">2023</meta:user-defined>
    <meta:user-defined meta:name="OVERHEIDop.publicationIssue">454901</meta:user-defined>
    <meta:user-defined meta:name="OVERHEIDop.GmbID/DC.identifier">gmb-2023-454901</meta:user-defined>
    <meta:user-defined meta:name="OVERHEIDop.versieInformatie"/>
  </office:meta>
</office:document-meta>
</file>