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414460</text:p>
            <text:p text:style-name="al"/>
            <text:p text:style-name="al">Onderwerp: tijdelijk gesloten verklaring in verband met het organiseren van Iepen Frysk Kampioenskip Dûns.</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5 mei 2024 op de locatie Ericalaan 24 te Jubbega wordt georganiseerd;</text:p>
              </text:list-item>
              <text:list-item text:style-override="id1-3-2-1-1-10-2">
                <text:number>•</text:number>
                <text:p text:style-name="al">dat het noodzakelijk is om de Bremsingel, Zonnedauwstraat, Bosbesstraat, Veenbesstraat, Gentiaansingel, Wollegrasstraat en de Ericalaan te Jubbega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5 mei 2024 tussen 10.00 uur en 21.00 uur.</text:p>
            <text:p text:style-name="al"/>
            <text:p text:style-name="al">
            <text:span text:style-name="nadrukvet">Jubbega, Bremsingel, Zonnedauwstraat, Bosbesstraat, Veenbesstraat, Gentiaansingel, Wollegrasstraat en de Ericalaan</text:span>
          </text:p>
            <text:p text:style-name="al"/>
            <text:p text:style-name="al">Heerenveen, 23 oktober 2023</text:p>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54678</text:span><text:line-break/><text:date style:data-style-name="dag" text:fixed="true" text:date-value="2023-10-25"/><text:line-break/><text:date style:data-style-name="jaar" text:fixed="true" text:date-value="2023-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678</text:span><text:date style:data-style-name="nicedate" text:fixed="true" text:date-value="2023-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54678</text:span><text:date style:data-style-name="nicedate" text:fixed="true" text:date-value="2023-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18/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 Jubbega</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meta:user-defined>
    <meta:user-defined meta:name="DCTERMS.W3CDTF/DCTERMS.available">2023-10-25</meta:user-defined>
    <meta:user-defined meta:name="DCTERMS.W3CDTF/OVERHEIDop.jaargang">2023</meta:user-defined>
    <meta:user-defined meta:name="OVERHEIDop.publicationIssue">454678</meta:user-defined>
    <meta:user-defined meta:name="OVERHEIDop.GmbID/DC.identifier">gmb-2023-454678</meta:user-defined>
    <meta:user-defined meta:name="OVERHEIDop.versieInformatie"/>
  </office:meta>
</office:document-meta>
</file>