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zonnepanelen, Ptolemaeuslaan 53 te Utrecht, HZ_WABO-23-354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tolemaeuslaan 53 te Utrecht</text:span>
          </text:p>
            <text:p text:style-name="common-al">HZ_WABO-23-35496</text:p>
            <text:p text:style-name="common-al">Toelichting: het bouwen van een overkapping met zonnepanelen</text:p>
            <text:p text:style-name="common-al">Datum ontvangst aanvraag: 19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335</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35</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35</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met zonnepanelen, Ptolemaeuslaan 53 te Utrecht, HZ_WABO-23-35496</meta:user-defined>
    <meta:user-defined meta:name="DCTERMS.W3CDTF/DCTERMS.available">2023-10-25</meta:user-defined>
    <meta:user-defined meta:name="DCTERMS.W3CDTF/OVERHEIDop.jaargang">2023</meta:user-defined>
    <meta:user-defined meta:name="OVERHEIDop.externeBijlage">Aanvraagdocument  publiceerbaar-A|exb-2023-49950</meta:user-defined>
    <meta:user-defined meta:name="OVERHEIDop.publicationIssue">454335</meta:user-defined>
    <meta:user-defined meta:name="OVERHEIDop.GmbID/DC.identifier">gmb-2023-454335</meta:user-defined>
    <meta:user-defined meta:name="OVERHEIDop.versieInformatie"/>
  </office:meta>
</office:document-meta>
</file>