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mobiel breken bouw- en sloopafval Zijweg Dungen 5B Schij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maken bekend dat zij van Klaas Soer B.V. aan de Langekamp 22 te Brakel een kennisgeving Besluit mobiel breken bouw- en sloopafval hebben ontvangen.</text:p>
            <text:p text:style-name="common-al">Inhoud kennisgeving: het mobiel breken van in totaal 2000 ton steenachtige materialen</text:p>
            <text:p text:style-name="common-al">Werklocatie: Zijweg Dungen 5B </text:p>
            <text:p text:style-name="common-al">Postcode en plaats : 5482 SB Schijndel</text:p>
            <text:p text:style-name="common-al">Kadastrale gegevens: Gemeente Schijndel, sectie K, nummers 865</text:p>
            <text:p text:style-name="common-al">Datum ingekomen: 2 oktober 2023</text:p>
            <text:p text:style-name="common-al">Verwachte startdatum: 23 oktober 2023</text:p>
            <text:p text:style-name="common-al">Periode werkzaamheden: maximaal 3 aaneengesloten werkdagen </text:p>
            <text:p text:style-name="common-al">Bronsterkte mobiele breker: 113 dB(A)</text:p>
            <text:p text:style-name="common-al"/>
            <text:p text:style-name="common-al">Tegen deze kennisgev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454050</text:span><text:line-break/><text:date style:data-style-name="dag" text:fixed="true" text:date-value="2023-10-24"/><text:line-break/><text:date style:data-style-name="jaar" text:fixed="true" text:date-value="2023-10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050</text:span><text:date style:data-style-name="nicedate" text:fixed="true" text:date-value="2023-10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050</text:span><text:date style:data-style-name="nicedate" text:fixed="true" text:date-value="2023-10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1/xml/MC-DRP-Omgevmelding-Web-ZM.xml</meta:user-defined>
    <meta:user-defined meta:name="OVERHEID.Gemeente/DC.creator">Meierij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/207212</meta:user-defined>
    <dc:language>nl</dc:language>
    <meta:user-defined meta:name="OVERHEIDop.locatietype/OVERHEIDop.gebiedsmarkering">Adres</meta:user-defined>
    <meta:user-defined meta:name="DC.title">Kennisgeving Besluit mobiel breken bouw- en sloopafval Zijweg Dungen 5B Schijndel</meta:user-defined>
    <meta:user-defined meta:name="DCTERMS.W3CDTF/DCTERMS.available">2023-10-24</meta:user-defined>
    <meta:user-defined meta:name="DCTERMS.W3CDTF/OVERHEIDop.jaargang">2023</meta:user-defined>
    <meta:user-defined meta:name="OVERHEIDop.publicationIssue">454050</meta:user-defined>
    <meta:user-defined meta:name="OVERHEIDop.GmbID/DC.identifier">gmb-2023-454050</meta:user-defined>
    <meta:user-defined meta:name="OVERHEIDop.versieInformatie"/>
  </office:meta>
</office:document-meta>
</file>