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Verlenging beslistermijn aanvraag omgevingsvergunning, bouw vrijstaande woning met bijgebouw en aanleg uitrit,  Nabij Bergkloosterweg 12, 14 en 16, Zwolle [Zaaknummer 0193ESUITE1539072023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wolle maken het volgende bekend:</text:p>
            <text:p text:style-name="common-al">Verlenging beslistermijn aanvraag omgevingsvergunning</text:p>
            <text:p text:style-name="common-al">
            <text:span text:style-name="nadrukvet">Kenmerk:</text:span> 0193ESUITE1539072023</text:p>
            <text:p text:style-name="common-al">
            <text:span text:style-name="nadrukvet">Verzenddatum besluit:</text:span> 19-10-2023</text:p>
            <text:p text:style-name="common-al">
            <text:span text:style-name="nadrukvet">Locatie:</text:span> Nabij Bergkloosterweg 12, 14 en 16 (kadastraal bekend gemeente Zwolle, Sectie O, nummer 1593 (gedeeltelijk))</text:p>
            <text:p text:style-name="common-al">
            <text:span text:style-name="nadrukvet">Projectomschrijving:</text:span> het bouwen van een vrijstaande woning met bijgebouw en het aanleggen van een uitrit</text:p>
            <text:p text:style-name="last-al">De beslistermijn is verlengd met een termijn van maximaal zes we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452874</text:span><text:line-break/><text:date style:data-style-name="dag" text:fixed="true" text:date-value="2023-10-24"/><text:line-break/><text:date style:data-style-name="jaar" text:fixed="true" text:date-value="2023-10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2874</text:span><text:date style:data-style-name="nicedate" text:fixed="true" text:date-value="2023-10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2874</text:span><text:date style:data-style-name="nicedate" text:fixed="true" text:date-value="2023-10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0/xml/MC-DRP-OmgevingsvergunningAanvraag-3Pas-ZM.xml</meta:user-defined>
    <meta:user-defined meta:name="OVERHEID.Gemeente/DC.creator">Zwol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0193ESUITE1539072023</meta:user-defined>
    <meta:user-defined meta:name="DCTERMS.abstract">het bouwen van een vrijstaande woning met bijgebouw en het aanleggen van een uitrit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Kennisgeving Verlenging beslistermijn aanvraag omgevingsvergunning, bouw vrijstaande woning met bijgebouw en aanleg uitrit,  Nabij Bergkloosterweg 12, 14 en 16, Zwolle [Zaaknummer 0193ESUITE1539072023]</meta:user-defined>
    <meta:user-defined meta:name="DCTERMS.W3CDTF/DCTERMS.available">2023-10-24</meta:user-defined>
    <meta:user-defined meta:name="DCTERMS.W3CDTF/OVERHEIDop.jaargang">2023</meta:user-defined>
    <meta:user-defined meta:name="OVERHEIDop.publicationIssue">452874</meta:user-defined>
    <meta:user-defined meta:name="OVERHEIDop.GmbID/DC.identifier">gmb-2023-452874</meta:user-defined>
    <meta:user-defined meta:name="OVERHEIDop.versieInformatie"/>
  </office:meta>
</office:document-meta>
</file>