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Waterlaat 3 - 5 5571MZ Bergeijk, bouwen van een luifel en een dakterra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text:p>
            <text:p text:style-name="common-al">Nr.: 17242013</text:p>
            <text:p text:style-name="common-al">Datum ontvangst: 19-10-2023</text:p>
            <text:p text:style-name="common-al">Omschrijving: De Waterlaat 3 - 5 5571MZ Bergeijk, bouwen van een luifel en een dakterras</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452869</text:span><text:line-break/><text:date style:data-style-name="dag" text:fixed="true" text:date-value="2023-10-24"/><text:line-break/><text:date style:data-style-name="jaar" text:fixed="true" text:date-value="2023-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869</text:span><text:date style:data-style-name="nicedate" text:fixed="true" text:date-value="2023-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869</text:span><text:date style:data-style-name="nicedate" text:fixed="true" text:date-value="2023-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2013</meta:user-defined>
    <meta:user-defined meta:name="DCTERMS.abstract">bouwen van een luifel en een dakterras</meta:user-defined>
    <dc:language>nl</dc:language>
    <meta:user-defined meta:name="OVERHEIDop.locatietype/OVERHEIDop.gebiedsmarkering">Punt</meta:user-defined>
    <meta:user-defined meta:name="OVERHEIDop.locatietype/OVERHEIDop.gebiedsmarkering">Punt</meta:user-defined>
    <meta:user-defined meta:name="DC.title">Ingekomen aanvraag omgevingsvergunning, De Waterlaat 3 - 5 5571MZ Bergeijk, bouwen van een luifel en een dakterras</meta:user-defined>
    <meta:user-defined meta:name="DCTERMS.W3CDTF/DCTERMS.available">2023-10-24</meta:user-defined>
    <meta:user-defined meta:name="DCTERMS.W3CDTF/OVERHEIDop.jaargang">2023</meta:user-defined>
    <meta:user-defined meta:name="OVERHEIDop.publicationIssue">452869</meta:user-defined>
    <meta:user-defined meta:name="OVERHEIDop.GmbID/DC.identifier">gmb-2023-452869</meta:user-defined>
    <meta:user-defined meta:name="OVERHEIDop.versieInformatie"/>
  </office:meta>
</office:document-meta>
</file>