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 Welstandsnota Enschede “Bouwen aan identitei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STADSDEEL WEST</text:p>
            <text:p text:style-name="al"/>
            <text:p text:style-name="al">Wijziging Welstandsnota Enschede </text:p>
            <text:p text:style-name="al">In zijn vergadering van 9 oktober 2023 heeft de gemeenteraad de notitie Beeldkwaliteit woonwagenlocatie Twekkelerbeekweg als wijziging op de Welstandsnota vastgesteld. Wijziging van de Welstandsnota beoogt de welstandsidentiteit te wijzigen van de Welstandsnota Enschede en in de plaats te laten treden van de voor deze locatie geldende welstandsidentiteit(en).</text:p>
            <text:p text:style-name="al"/>
            <text:p text:style-name="al">Voor een gebied dat globaal begrensd wordt door de bergingsvijver aan de Twekkelerbeekweg in het noorden, de bestaande bebouwing aan de Windmolenweg 645 in het oosten, het Windmolenpad in het zuiden en de Twekkelerbeekweg in het westen is de notitie Beeldkwaliteit woonwagenlocatie Twekkelerbeekweg ontworpen. Het plangebied ligt op de rand van Twekkelo en de bedrijventerreinen Marssteden en het Havengebied en ligt in het stadsdeel West. </text:p>
            <text:p text:style-name="al"/>
            <text:p text:style-name="al">Dit plan voorziet in de realisatie van maximaal 10 woonwagenstandplaatsen met de bijbehorende landschappelijke maatregelen.</text:p>
            <text:p text:style-name="tussenkopcur">Inzien wijziging Welstandsnota</text:p>
            <text:p text:style-name="al">De vaststelling tot wijziging van de Welstandsnota met de daarbij behorende stukken liggen van donderdag 26 oktober 2023 tot en met woensdag 6 december 2023 voor een ieder ter inzage.</text:p>
            <text:p text:style-name="al"/>
            <text:p text:style-name="al">Wilt u het besluit tot vaststelling van wijziging van de Welstandsnota inzien of een nadere toelichting ontvangen? Dan verzoeken wij u een mail met ‘wijziging Welstandsnota’ te sturen naar <text:a xlink:href="mailto:vergunning@enschede.nl" xlink:type="simple">vergunning@enschede.nl</text:a>  Wij verzoeken u in de mail uw naam en telefoonnummer te vermelden. </text:p>
            <text:p text:style-name="al">U ontvangt dan van ons een pdf versie van de notitie Beeldkwaliteit woonwagenlocatie Twekkelerbeekweg met eventueel gewenst een nadere toelichting.</text:p>
            <text:p text:style-name="al"/>
            <text:p text:style-name="al">Tegen het besluit tot vaststelling van wijziging Welstandsnota Enschede staat geen mogelijkheid tot bezwaar of beroep op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51666</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1666</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1666</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14/xml/MC-DRP-PlanOverig-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DC.source">N.v.t.</meta:user-defined>
    <meta:user-defined meta:name="DCTERMS.alternative">Wijziging Welstandsnota Enschede “Bouwen aan identiteit”, stadsdeel West</meta:user-defined>
    <dc:language>nl</dc:language>
    <meta:user-defined meta:name="OVERHEIDop.locatietype/OVERHEIDop.gebiedsmarkering">Gemeente</meta:user-defined>
    <meta:user-defined meta:name="DC.title">Wijziging Welstandsnota Enschede “Bouwen aan identiteit”</meta:user-defined>
    <meta:user-defined meta:name="DCTERMS.W3CDTF/DCTERMS.available">2023-10-25</meta:user-defined>
    <meta:user-defined meta:name="DCTERMS.W3CDTF/OVERHEIDop.jaargang">2023</meta:user-defined>
    <meta:user-defined meta:name="OVERHEIDop.publicationIssue">451666</meta:user-defined>
    <meta:user-defined meta:name="OVERHEIDop.GmbID/DC.identifier">gmb-2023-451666</meta:user-defined>
    <meta:user-defined meta:name="OVERHEIDop.versieInformatie"/>
  </office:meta>
</office:document-meta>
</file>