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bouwen van een vrijstaand woonhuis en het aanleggen van een uitweg, Vuursalamander t.h.v. nr. 25 (Het Leuriks, Kavel 1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OOST</text:p>
            <text:p text:style-name="last-al">
            <text:span text:style-name="nadrukvet">Vuursalamander t.h.v. nr. 25 (Het Leuriks, Kavel 15)</text:span>
            <text:span text:style-name="nadrukvet">,</text:span> (0153Z2023101900005): het bouwen van een vrijstaand woonhuis en het aanleggen van een uitweg (ingediend d.d. 18 oktober 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450760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0760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0760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2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3101900005</meta:user-defined>
    <meta:user-defined meta:name="DCTERMS.abstract">Projectomschrijving: Nieuw te bouwen woning aan de Vuursalamander kavel 15 te Enschede., Toelichting: -</meta:user-defined>
    <dc:language>nl</dc:language>
    <meta:user-defined meta:name="OVERHEIDop.locatietype/OVERHEIDop.gebiedsmarkering">Vlak</meta:user-defined>
    <meta:user-defined meta:name="DC.title">Aanvraag voor het bouwen van een vrijstaand woonhuis en het aanleggen van een uitweg, Vuursalamander t.h.v. nr. 25 (Het Leuriks, Kavel 15)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0760</meta:user-defined>
    <meta:user-defined meta:name="OVERHEIDop.GmbID/DC.identifier">gmb-2023-450760</meta:user-defined>
    <meta:user-defined meta:name="OVERHEIDop.versieInformatie"/>
  </office:meta>
</office:document-meta>
</file>