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ntwikkelkader logiesaccommodaties met bijbehorende beleidsregels logiesaccommodaties Noardeast-Fryslâ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de gemeente Noardeast-Fryslân maken bekend dat vanaf 19 oktober 2023 t/m 29 november 2023 ter inzage ligt het ontwerp Ontwikkelkader logiesaccommodaties en bijbehorende beleidsregels logiesaccommodaties Noardeast-Fryslân. </text:p>
            <text:p text:style-name="al"/>
            <text:p text:style-name="al">Het ontwikkelkader geeft richting aan welke vormen van logies waar zijn toegestaan, in welke omvang en hoe. Hierbij gaat het zowel om initiatieven op bestaande locaties (uitbreiding en/of verbreding van aanbod) als om initiatieven op nieuwe plekken. De beleidsregels zijn gebaseerd op het ontwikkelkader en zijn opgesteld om aanvragen voor logiesaccommodaties te kunnen beoordelen.</text:p>
            <text:p text:style-name="al"/>
            <text:p text:style-name="al">
            <text:span text:style-name="nadrukvet">Het ontwerp inzien</text:span>
          </text:p>
            <text:p text:style-name="al"/>
            <text:p text:style-name="al">U kunt het ontwerp bekijken op de <text:a xlink:href="https://eur04.safelinks.protection.outlook.com/?url=https%3A%2F%2Fwww.noardeast-fryslan.nl%2Fontwikkelkader-logiesaccommodaties-met-bijbehorende-beleidsregels-ter-inzage&amp;data=05%7C01%7CF.Kamstra%40noardeast-fryslan.nl%7Cd6b83a7fdafc49b0d08a08dbcfd44d11%7C938c17e33cd94fe690d0a1053a1228b5%7C0%7C0%7C638332282957008048%7CUnknown%7CTWFpbGZsb3d8eyJWIjoiMC4wLjAwMDAiLCJQIjoiV2luMzIiLCJBTiI6Ik1haWwiLCJXVCI6Mn0%3D%7C3000%7C%7C%7C&amp;sdata=gBQ%2Fmn6FScGnX7UtOHMtIPi88QyUi9IsZ9WjiXNG58w%3D&amp;reserved=0" xlink:type="simple">website van de gemeente</text:a>. Wenst u het ontwerp op het gemeentehuis in te zien? Dan kunt u telefonisch een afspraak maken met het cluster Omjouwing en Ekonomy via telefoonnummer (0519)29 88 88.</text:p>
            <text:p text:style-name="al"/>
            <text:p text:style-name="al">Voor deze terinzagelegging geldt de uniforme openbare voorbereidingsprocedure. Dit betekent dat zowel belanghebbenden als ook anderen een zienswijze kunnen indienen over het ontwerp. Zienswijzen moeten – binnen de hierboven genoemde termijn – worden gestuurd naar info@noardeast-fryslan.nl of naar de gemeente Noardeast-Fryslân, Postbus 1, 9100 AA in Dokkum. Dit onder vermelding van het zaaknummer: 2022-040488. Een zienswijze dient in ieder geval de naam en adres van de indiener en de redenen van de zienswijze te bevatten.</text:p>
            <text:p text:style-name="al"/>
            <text:p text:style-name="al">Na het verlopen van de termijn van terinzagelegging neemt het college / raad een definitief besluit over het ontwikkelkader en de bijbehorende beleidsregels. Eventueel ingediende zienswijzen worden bij deze besluitvorming betrokken. Het definitieve beleid wordt gepubliceerd via <text:a xlink:href="http://www.officielebekendmakingen.nl" xlink:type="simple">www.officielebekendmakingen.nl</text:a>.</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9979</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979</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979</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1/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Cultuur en recreatie | Organisatie en beleid</meta:user-defined>
    <meta:user-defined meta:name="OVERHEIDop.referentienummer">2022-040488</meta:user-defined>
    <meta:user-defined meta:name="DCTERMS.abstract">Het ontwikkelkader logiesaccommodaties geeft richting aan welke vormen van logies waar zijn toegestaan, in welke omvang en hoe. De beleidsregels zijn gebaseerd op het ontwikkelkader en zijn opgesteld om aanvragen voor logiesaccommodaties te kunnen beoordelen.</meta:user-defined>
    <dc:language>nl</dc:language>
    <meta:user-defined meta:name="OVERHEIDop.locatietype/OVERHEIDop.gebiedsmarkering">Gemeente</meta:user-defined>
    <meta:user-defined meta:name="DC.title">Ontwerp-Ontwikkelkader logiesaccommodaties met bijbehorende beleidsregels logiesaccommodaties Noardeast-Fryslân</meta:user-defined>
    <meta:user-defined meta:name="DCTERMS.W3CDTF/DCTERMS.available">2023-10-20</meta:user-defined>
    <meta:user-defined meta:name="DCTERMS.W3CDTF/OVERHEIDop.jaargang">2023</meta:user-defined>
    <meta:user-defined meta:name="OVERHEIDop.publicationIssue">449979</meta:user-defined>
    <meta:user-defined meta:name="OVERHEIDop.GmbID/DC.identifier">gmb-2023-449979</meta:user-defined>
    <meta:user-defined meta:name="OVERHEIDop.versieInformatie"/>
  </office:meta>
</office:document-meta>
</file>