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12778</text:p>
            <text:p text:style-name="al"/>
            <text:p text:style-name="al">Onderwerp: tijdelijk gesloten verklaring in verband met het organiseren van Sinterklaasintocht Oudeschoo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5 november 2023 door het dorp Oudeschoot wordt georganiseerd;</text:p>
              </text:list-item>
              <text:list-item text:style-override="id1-3-2-1-1-10-2">
                <text:number>•</text:number>
                <text:p text:style-name="al">dat het noodzakelijk is om de Wolvegasterweg en de Schoterlandseweg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en tijdelijk gesloten te verklaren voor voertuigen, ruiters en geleiders van rij- of trekdieren of vee, door plaatsing van borden conform model C1 van bijlage I van het RVV 1990. De gesloten verklaring geldt op 25 november 2023 tussen 13:30 en 15:30 uur.</text:p>
            <text:p text:style-name="al"/>
            <text:p text:style-name="al">
            <text:span text:style-name="nadrukvet">Oudeschoot</text:span>
            <text:span text:style-name="nadrukvet">, </text:span>
            <text:span text:style-name="nadrukvet">Wolvegasterweg (vanaf de </text:span>
            <text:span text:style-name="nadrukvet">Tjongerbrug</text:span>
            <text:span text:style-name="nadrukvet"> tot aan de kruising met de </text:span>
            <text:span text:style-name="nadrukvet">Schoterlandseweg</text:span>
            <text:span text:style-name="nadrukvet">) en de </text:span>
            <text:span text:style-name="nadrukvet">Schoterlandseweg</text:span>
            <text:span text:style-name="nadrukvet"> ter hoogte van de </text:span>
            <text:span text:style-name="nadrukvet">Schoterlandseweg</text:span>
            <text:span text:style-name="nadrukvet"> 14.</text:span>
          </text:p>
            <text:p text:style-name="al"/>
            <text:p text:style-name="al">Heerenveen, 18 oktober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9560</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560</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560</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Oude Schoo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10-20</meta:user-defined>
    <meta:user-defined meta:name="DCTERMS.W3CDTF/OVERHEIDop.jaargang">2023</meta:user-defined>
    <meta:user-defined meta:name="OVERHEIDop.publicationIssue">449560</meta:user-defined>
    <meta:user-defined meta:name="OVERHEIDop.GmbID/DC.identifier">gmb-2023-449560</meta:user-defined>
    <meta:user-defined meta:name="OVERHEIDop.versieInformatie"/>
  </office:meta>
</office:document-meta>
</file>