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tot verhuur van een onroerende zaak </text:p>
      <text:section text:name="zakelijke-mededeling_id1-3-2" text:style-name="zakelijke-mededeling">
        <text:section text:name="zakelijke-mededeling-tekst_id1-3-2-1" text:style-name="zakelijke-mededeling-tekst">
          <text:section text:name="tekst_id1-3-2-1-1" text:style-name="tekst">
            <text:p text:style-name="common-al">De gemeente Alkmaar is voornemens om uiterlijk 1 maart 2023 een tijdelijke huurovereenkomst aan te gaan met een partij.</text:p>
            <text:p text:style-name="common-al">Het gehuurde betreft een kantoorruimte in het complex aan de Picassolaan te Alkmaar.</text:p>
            <text:p text:style-name="common-al">Naar het oordeel van de gemeente Alkmaar is de partij om de navolgende redenen de enige ons bekende serieuze gegadigde die voor het gehuurde in aanmerking komt:</text:p>
            <text:list text:style-name="id1-3-2-1-1-4">
              <text:list-item text:style-override="id1-3-2-1-1-4-1">
                <text:number>–</text:number>
                <text:p text:style-name="al">De partij is akkoord met de tijdelijke huur van het gehuurde; </text:p>
              </text:list-item>
              <text:list-item text:style-override="id1-3-2-1-1-4-2">
                <text:number>–</text:number>
                <text:p text:style-name="al">De partij heeft affiniteit met onder andere de doelgroep statushouders woonachtig op de Picassolaan; </text:p>
              </text:list-item>
              <text:list-item text:style-override="id1-3-2-1-1-4-3">
                <text:number>–</text:number>
                <text:p text:style-name="al">De partij verleent maatschappelijk begeleiding, coaching, training en voorlichting aan statushouders woonachtig op de Picassolaan;</text:p>
              </text:list-item>
              <text:list-item text:style-override="id1-3-2-1-1-4-4">
                <text:number>–</text:number>
                <text:p text:style-name="al">De partij heeft een samenwerking met ketenpartners op de Picassolaan met betrekking tot de ondersteuning en begeleiding van statushouders.</text:p>
              </text:list-item>
            </text:list>
            <text:p text:style-name="common-al">Resumerend is de gemeente Alkmaar op grond van deze objectieve, toetsbare en redelijke criteria van mening dat bovengenoemde partij de enige serieuze gegadigde is die voor het aangaan van een huurovereenkomst in aanmerking komt.</text:p>
            <text:p text:style-name="common-al">
            <text:span text:style-name="nadrukvet">Reageren</text:span>
          </text:p>
            <text:p text:style-name="common-al">Tegen het aangaan van de voorgenomen huurovereenkomst kunnen geen zienswijzen, bezwaren of beroep in de zin van de Algemene wet bestuursrecht (Awb) worden ingediend of ingesteld. Indien u zich niet kunt verenigen met de voorgenomen verhuur én u van mening bent dat u eveneens een serieuze gegadigde bent die voor de huur van de ruimte in aanmerking komt, dan dient u dat uiterlijk binnen 20 dagen na publicatie van deze bekendmaking onderbouwd kenbaar te maken. Deze termijn merken wij aan als vervaltermijn. Hierna zal worden beoordeeld of de ingediende reactie(s) aanleiding geven alsnog een selectieprocedure op te starten.</text:p>
            <text:p text:style-name="common-al">Reacties kunnen worden verstuurd naar:</text:p>
            <text:p text:style-name="common-al">Gemeente Alkmaar</text:p>
            <text:p text:style-name="common-al">T.a.v. programmamanager Saskia de Rover </text:p>
            <text:p text:style-name="common-al">Email: <text:span text:style-name="nadrukondlijn">sderover@alkmaar.nl </text:span></text:p>
            <text:p text:style-name="common-al">O.v.v. 'tijdelijke verhuur – Picassolaan 9'</text:p>
            <text:p text:style-name="common-al">Voor nadere informatie kunt u terecht bij: </text:p>
            <text:p text:style-name="common-al">Saskia de Rover via <text:span text:style-name="nadrukondlijn">sderover@alkmaar.nl </text:spa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Alkmaar, </text:span>
            <text:span text:style-name="datum">25 januari 2023 </text:span>
          </text:p>
          </text:section>
          <text:section text:name="ondertekening_id1-3-2-2-2">
            <text:p><text:span text:style-name="functie">Burgemeester en wethouders van Alkm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4930</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30</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30</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0/xml/MC-DRP-Voorlichting-Web-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Bekendmaking voornemen tot verhuur van een onroerende zaak</meta:user-defined>
    <meta:user-defined meta:name="DCTERMS.W3CDTF/DCTERMS.available">2023-02-01</meta:user-defined>
    <meta:user-defined meta:name="DCTERMS.W3CDTF/OVERHEIDop.jaargang">2023</meta:user-defined>
    <meta:user-defined meta:name="OVERHEIDop.publicationIssue">44930</meta:user-defined>
    <meta:user-defined meta:name="OVERHEIDop.GmbID/DC.identifier">gmb-2023-44930</meta:user-defined>
    <meta:user-defined meta:name="OVERHEIDop.versieInformatie"/>
  </office:meta>
</office:document-meta>
</file>