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60 appartementen met half-verdiepte stallingsgarage + het realiseren van 3 appartementen in het bestaande gebouw Dr. Huber Noodtplaats (sectie C, perceelnr. 3105, 1386, 1388, 1509, 1563, 3106)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Dr. Huber Noodtplaats (sectie C, perceelnr. 3105, 1386, 1388, 1509, 1563, 3106)</text:p>
            <text:p text:style-name="common-al">Omschrijving:  bouwen van 60 appartementen met half-verdiepte stallingsgarage + het realiseren van 3 appartementen in het bestaande gebouw</text:p>
            <text:p text:style-name="common-al">Dossiernummer:  20230279</text:p>
            <text:p text:style-name="common-al">Datum verzending:  6 oktober 2023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48798</text:span><text:line-break/><text:date style:data-style-name="dag" text:fixed="true" text:date-value="2023-10-20"/><text:line-break/><text:date style:data-style-name="jaar" text:fixed="true" text:date-value="2023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8798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8798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ende omgevingsvergunning voor het bouwen van 60 appartementen met half-verdiepte stallingsgarage + het realiseren van 3 appartementen in het bestaande gebouw Dr. Huber Noodtplaats (sectie C, perceelnr. 3105, 1386, 1388, 1509, 1563, 3106) in Doetinchem</meta:user-defined>
    <meta:user-defined meta:name="DCTERMS.W3CDTF/DCTERMS.available">2023-10-20</meta:user-defined>
    <meta:user-defined meta:name="DCTERMS.W3CDTF/OVERHEIDop.jaargang">2023</meta:user-defined>
    <meta:user-defined meta:name="OVERHEIDop.publicationIssue">448798</meta:user-defined>
    <meta:user-defined meta:name="OVERHEIDop.GmbID/DC.identifier">gmb-2023-448798</meta:user-defined>
    <meta:user-defined meta:name="OVERHEIDop.versieInformatie"/>
  </office:meta>
</office:document-meta>
</file>