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De Boelelaan 1100, Amsterdam - het bouwen in afwijking van de 2 verleende vergunningen tbv Onderzoeksgebouw V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in afwijking van de 2 verleende vergunningen tbv Onderzoeksgebouw VU. Ontvangstdatum aanvraag: 09-10-2023 Aanvrager: Stichting VU Zaaknummer: 12306049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42700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46776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776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776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42700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De Boelelaan 1100, Amsterdam - het bouwen in afwijking van de 2 verleende vergunningen tbv Onderzoeksgebouw VU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6776</meta:user-defined>
    <meta:user-defined meta:name="OVERHEIDop.GmbID/DC.identifier">gmb-2023-446776</meta:user-defined>
    <meta:user-defined meta:name="OVERHEIDop.versieInformatie"/>
  </office:meta>
</office:document-meta>
</file>