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5-1-1">
      <style:table-column-properties style:rel-column-width="46*"/>
    </style:style>
    <style:style style:family="table-column" style:parent-style-name="colspec" style:name="id1-3-2-1-1-15-1-2">
      <style:table-column-properties style:rel-column-width="46*"/>
    </style:style>
  </office:automatic-styles>
  <office:body>
    <office:text>
      <text:p text:style-name="new_page_staatscourant"/>
      <text:p text:style-name="single-kop-titel">Verkeersbesluit van tijdelijke aard Carnav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Terneuzen maken bekend dat in verband met de carnavalsfestiviteiten het noodzakelijk is de volgende verkeersbesluiten te nemen van tijdelijke aard:</text:p>
            <text:p text:style-name="common-al">In <text:span text:style-name="nadrukvet">Westdorpe</text:span> geldt op zaterdag 18 februari 2023 tussen 13.00 en 17.00 uur een parkeerverbod voor de Bernhardstraat, de Molenstraat (tussen de Singel en de Graafjansdijk), de Graafjansdijk (tussen de Molenstraat en de Jan Dellaertstraat) en de Jan Dellaertstraat. </text:p>
            <text:p text:style-name="common-al">In <text:span text:style-name="nadrukvet">Philippine</text:span> geldt op zaterdag 18 februari 2023 tussen 13.00 en 17.00 uur een Parkeerverbod voor het Philipsplein (vanaf de Vaartstraat tot aan de Havenstraat), de Bastionstraat, de Castiliëstraat en de Markiezenstraat.</text:p>
            <text:p text:style-name="common-al">In <text:span text:style-name="nadrukvet">Sas van Gent</text:span> worden vanaf vrijdag 17 februari 2023 vanaf 18.00 uur t/m woensdag 22 februari 2023, 02.00 uur de volgende straten afgesloten voor alle verkeer behalve voetgangers, met uitzondering van bestemmingsverkeer:</text:p>
            <text:p text:style-name="common-al">- De Noordweststraat</text:p>
            <text:p text:style-name="common-al">- De parallelweg van de Westkade (tussen de Noordweststraat en de Stationsstraat)</text:p>
            <text:p text:style-name="common-al">- De Stationsstraat (tussen de Westkade en de Wilhelminalaan)</text:p>
            <text:p text:style-name="common-al">- De Gentsestraat</text:p>
            <text:p text:style-name="common-al">gedurende de carnavalsperiode zal vanaf vrijdag 17 februari 2023 t/m woensdag 22 februari 2023, in verband met het afsluiten van de parallelweg van de Westkade, voor het gedeelte van de Rijksweg vanaf Westkade 51 tot aan de rotonde een tijdelijke 30 km. zone worden ingesteld.</text:p>
            <text:p text:style-name="common-al">Genoemde maatregelen worden aangeduid door het plaatsen van borden overeenkomstig model C1 en E1 van bijlage 1 van het Reglement verkeersregels en verkeerstekens 1990, alsmede omleidingsborden.</text:p>
            <text:p text:style-name="common-al"/>
            <text:p text:style-name="common-al">Terneuzen, 1 februari 2023</text:p>
            <text:p text:style-name="common-al"/>
            <text:section text:name="table_id1-3-2-1-1-15" text:style-name="table">
              <text:p text:style-name="table_top"/>
              <table:table table:style-name="tgroup">
                <table:table-column table:style-name="id1-3-2-1-1-15-1-1"/>
                <table:table-column table:style-name="id1-3-2-1-1-15-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drs. S.I.L. (Steven) de Waal, gemeentesecretaris</text:p>
                    <text:p text:style-name="table_al">H.J.A. (Erik) van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4497</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97</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97</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0/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Verkeer | Organisatie en beleid</meta:user-defined>
    <meta:user-defined meta:name="OVERHEIDop.Rubriek/DC.type">andere melding</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Verkeersbesluit van tijdelijke aard Carnaval</meta:user-defined>
    <meta:user-defined meta:name="DCTERMS.W3CDTF/DCTERMS.available">2023-02-01</meta:user-defined>
    <meta:user-defined meta:name="DCTERMS.W3CDTF/OVERHEIDop.jaargang">2023</meta:user-defined>
    <meta:user-defined meta:name="OVERHEIDop.publicationIssue">44497</meta:user-defined>
    <meta:user-defined meta:name="OVERHEIDop.GmbID/DC.identifier">gmb-2023-44497</meta:user-defined>
    <meta:user-defined meta:name="OVERHEIDop.versieInformatie"/>
  </office:meta>
</office:document-meta>
</file>