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UITBREIDEN VAN PARKEERPLAATSEN, EASTEIN NABIJ NUMMER 13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uitbreiden van parkeerplaatsen op het perceel Eastein nabij nummer 13 te Aldeboarn  (12-10-2023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44723</text:span><text:line-break/><text:date style:data-style-name="dag" text:fixed="true" text:date-value="2023-10-18"/><text:line-break/><text:date style:data-style-name="jaar" text:fixed="true" text:date-value="2023-10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4723</text:span><text:date style:data-style-name="nicedate" text:fixed="true" text:date-value="2023-10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4723</text:span><text:date style:data-style-name="nicedate" text:fixed="true" text:date-value="2023-10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AANVRAAG OMGEVINGSVERGUNNING, UITBREIDEN VAN PARKEERPLAATSEN, EASTEIN NABIJ NUMMER 13 ALDEBOARN</meta:user-defined>
    <meta:user-defined meta:name="DCTERMS.W3CDTF/DCTERMS.available">2023-10-18</meta:user-defined>
    <meta:user-defined meta:name="DCTERMS.W3CDTF/OVERHEIDop.jaargang">2023</meta:user-defined>
    <meta:user-defined meta:name="OVERHEIDop.publicationIssue">444723</meta:user-defined>
    <meta:user-defined meta:name="OVERHEIDop.GmbID/DC.identifier">gmb-2023-444723</meta:user-defined>
    <meta:user-defined meta:name="OVERHEIDop.versieInformatie"/>
  </office:meta>
</office:document-meta>
</file>