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erde bouwlaag (dakopbouw), Noordzeestraat 9 te Utrecht, HZ_WABO-23-346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oordzeestraat 9 te Utrecht</text:span>
          </text:p>
            <text:p text:style-name="common-al">HZ_WABO-23-34621</text:p>
            <text:p text:style-name="common-al">Toelichting: het bouwen van derde bouwlaag (dakopbouw)</text:p>
            <text:p text:style-name="common-al">Datum ontvangst aanvraag: 12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4312</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12</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12</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derde bouwlaag (dakopbouw), Noordzeestraat 9 te Utrecht, HZ_WABO-23-34621</meta:user-defined>
    <meta:user-defined meta:name="DCTERMS.W3CDTF/DCTERMS.available">2023-10-18</meta:user-defined>
    <meta:user-defined meta:name="DCTERMS.W3CDTF/OVERHEIDop.jaargang">2023</meta:user-defined>
    <meta:user-defined meta:name="OVERHEIDop.externeBijlage">Publiceerbaar-A|exb-2023-48843</meta:user-defined>
    <meta:user-defined meta:name="OVERHEIDop.publicationIssue">444312</meta:user-defined>
    <meta:user-defined meta:name="OVERHEIDop.GmbID/DC.identifier">gmb-2023-444312</meta:user-defined>
    <meta:user-defined meta:name="OVERHEIDop.versieInformatie"/>
  </office:meta>
</office:document-meta>
</file>