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2-laagse uitbouw aan de achterzijde van de woning, Van Vollenhovenlaan 200 te Utrecht, HZ_WABO-23-346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Vollenhovenlaan 200 te Utrecht</text:span>
          </text:p>
            <text:p text:style-name="common-al">HZ_WABO-23-34622</text:p>
            <text:p text:style-name="common-al">Toelichting: het bouwen van een 2-laagse uitbouw aan de achterzijde van de woning</text:p>
            <text:p text:style-name="common-al">Datum ontvangst aanvraag: 12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4284</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284</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284</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2-laagse uitbouw aan de achterzijde van de woning, Van Vollenhovenlaan 200 te Utrecht, HZ_WABO-23-34622</meta:user-defined>
    <meta:user-defined meta:name="DCTERMS.W3CDTF/DCTERMS.available">2023-10-18</meta:user-defined>
    <meta:user-defined meta:name="DCTERMS.W3CDTF/OVERHEIDop.jaargang">2023</meta:user-defined>
    <meta:user-defined meta:name="OVERHEIDop.externeBijlage">Publiceerbaar-A|exb-2023-48841</meta:user-defined>
    <meta:user-defined meta:name="OVERHEIDop.publicationIssue">444284</meta:user-defined>
    <meta:user-defined meta:name="OVERHEIDop.GmbID/DC.identifier">gmb-2023-444284</meta:user-defined>
    <meta:user-defined meta:name="OVERHEIDop.versieInformatie"/>
  </office:meta>
</office:document-meta>
</file>