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opslagloods, Bospad (nabij 3), Finsterwolde, kadastraal FSW H 2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11/10/2023, bouwen opslagloods, Bospad (nabij 3), Finsterwolde, kadastraal FSW H 2121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8 okto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44046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04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04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opslagloods, Bospad (nabij 3), Finsterwolde, kadastraal FSW H 2121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4046</meta:user-defined>
    <meta:user-defined meta:name="OVERHEIDop.GmbID/DC.identifier">gmb-2023-444046</meta:user-defined>
    <meta:user-defined meta:name="OVERHEIDop.versieInformatie"/>
  </office:meta>
</office:document-meta>
</file>