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Vinkelaar 0 naast nr. 10 Terschuur, de bouw van een energieopslag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9 oktober 2023</text:p>
            <text:p text:style-name="common-al">Zaaknummer 2023W1702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43831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31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31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Vinkelaar 0 naast nr. 10 Terschuur, de bouw van een energieopslagsysteem.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3831</meta:user-defined>
    <meta:user-defined meta:name="OVERHEIDop.GmbID/DC.identifier">gmb-2023-443831</meta:user-defined>
    <meta:user-defined meta:name="OVERHEIDop.versieInformatie"/>
  </office:meta>
</office:document-meta>
</file>