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Ribesstraat 0 kavel 3 Ederveen, het bouwen van een woning en het tijdelijk plaatsen van een woonuni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0 oktober 2023</text:p>
            <text:p text:style-name="common-al">Zaaknummer 2022W2326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43811</text:span><text:line-break/><text:date style:data-style-name="dag" text:fixed="true" text:date-value="2023-10-18"/><text:line-break/><text:date style:data-style-name="jaar" text:fixed="true" text:date-value="2023-10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3811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3811</text:span><text:date style:data-style-name="nicedate" text:fixed="true" text:date-value="2023-10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Ribesstraat 0 kavel 3 Ederveen, het bouwen van een woning en het tijdelijk plaatsen van een woonunit.</meta:user-defined>
    <meta:user-defined meta:name="DCTERMS.W3CDTF/DCTERMS.available">2023-10-18</meta:user-defined>
    <meta:user-defined meta:name="DCTERMS.W3CDTF/OVERHEIDop.jaargang">2023</meta:user-defined>
    <meta:user-defined meta:name="OVERHEIDop.publicationIssue">443811</meta:user-defined>
    <meta:user-defined meta:name="OVERHEIDop.GmbID/DC.identifier">gmb-2023-443811</meta:user-defined>
    <meta:user-defined meta:name="OVERHEIDop.versieInformatie"/>
  </office:meta>
</office:document-meta>
</file>