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bestaande aanbouw, Kromme Boomgaard 1 te Vleuten,  HZ_WABO-22-373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omme Boomgaard 1 te Vleuten</text:p>
            <text:p text:style-name="common-al">HZ_WABO-22-37372</text:p>
            <text:p text:style-name="common-al">Toelichting: het bouwen van een dakopbouw op een bestaande aanbouw</text:p>
            <text:p text:style-name="common-al">Datum besluit: 26 januari 2023</text:p>
            <text:p text:style-name="common-al">Startdatum bezwaartermijn: 31 januari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380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0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0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bestaande aanbouw, Kromme Boomgaard 1 te Vleuten,  HZ_WABO-22-37372</meta:user-defined>
    <meta:user-defined meta:name="DCTERMS.W3CDTF/DCTERMS.available">2023-02-01</meta:user-defined>
    <meta:user-defined meta:name="DCTERMS.W3CDTF/OVERHEIDop.jaargang">2023</meta:user-defined>
    <meta:user-defined meta:name="OVERHEIDop.externeBijlage">Aanvraagdocument  publiceerbaar-A|exb-2023-4747</meta:user-defined>
    <meta:user-defined meta:name="OVERHEIDop.externeBijlage">Besluit weigering omgevingsvergunning publiceer...|exb-2023-4748</meta:user-defined>
    <meta:user-defined meta:name="OVERHEIDop.publicationIssue">44380</meta:user-defined>
    <meta:user-defined meta:name="OVERHEIDop.GmbID/DC.identifier">gmb-2023-44380</meta:user-defined>
    <meta:user-defined meta:name="OVERHEIDop.versieInformatie"/>
  </office:meta>
</office:document-meta>
</file>