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gebruik openbare ruimte Zuidergrachtswal 17 Leeuwarden, (11060006) plaatsen van een bouw en sloopafval container, van 23 oktober 2023 t/m 23 april 2024, verzenddatum 05-10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43244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244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244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1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 gebruik openbare ruimte Zuidergrachtswal 17 Leeuwarden, (11060006) plaatsen van een bouw en sloopafval container, van 23 oktober 2023 t/m 23 april 2024, verzenddatum 05-10-2023.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3244</meta:user-defined>
    <meta:user-defined meta:name="OVERHEIDop.GmbID/DC.identifier">gmb-2023-443244</meta:user-defined>
    <meta:user-defined meta:name="OVERHEIDop.versieInformatie"/>
  </office:meta>
</office:document-meta>
</file>