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veranda’s, het aanpassen van de gevel en een interne verbouwing ter plaatse van de keuken, Ovidiuslaan 9 te Utrecht,  HZ_WABO-23-238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idiuslaan 9 te Utrecht</text:p>
            <text:p text:style-name="common-al">HZ_WABO-23-23823</text:p>
            <text:p text:style-name="common-al">Toelichting: het bouwen van twee veranda’s, het aanpassen van de gevel en een interne verbouwing ter plaatse van de keuken</text:p>
            <text:p text:style-name="common-al">Datum besluit: 11 oktober 2023</text:p>
            <text:p text:style-name="common-al">Startdatum bezwaartermijn: 12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3055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055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055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wee veranda’s, het aanpassen van de gevel en een interne verbouwing ter plaatse van de keuken, Ovidiuslaan 9 te Utrecht,  HZ_WABO-23-23823</meta:user-defined>
    <meta:user-defined meta:name="DCTERMS.W3CDTF/DCTERMS.available">2023-10-17</meta:user-defined>
    <meta:user-defined meta:name="DCTERMS.W3CDTF/OVERHEIDop.jaargang">2023</meta:user-defined>
    <meta:user-defined meta:name="OVERHEIDop.externeBijlage">Publiceerbaar-A|exb-2023-48758</meta:user-defined>
    <meta:user-defined meta:name="OVERHEIDop.externeBijlage">Besluit omgevingsvergunning publiceerbaar|exb-2023-48759</meta:user-defined>
    <meta:user-defined meta:name="OVERHEIDop.publicationIssue">443055</meta:user-defined>
    <meta:user-defined meta:name="OVERHEIDop.GmbID/DC.identifier">gmb-2023-443055</meta:user-defined>
    <meta:user-defined meta:name="OVERHEIDop.versieInformatie"/>
  </office:meta>
</office:document-meta>
</file>