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, Hoofddorp, Vijfhuizerweg 655, 2131 LN, bouwen van een nieuwbouwwoning, verzenddatum 11-10-2023, zaaknummer 7096160, olonummer 745078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zwaar/beroep</text:p>
            <text:p text:style-name="last-al">Het indienen van een bezwaar- en/of beroepschrift is hierbij niet van toepass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441720</text:span><text:line-break/><text:date style:data-style-name="dag" text:fixed="true" text:date-value="2023-10-16"/><text:line-break/><text:date style:data-style-name="jaar" text:fixed="true" text:date-value="2023-10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1720</text:span><text:date style:data-style-name="nicedate" text:fixed="true" text:date-value="2023-10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1720</text:span><text:date style:data-style-name="nicedate" text:fixed="true" text:date-value="2023-10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1/xml/MC-DRP-OmgevingsvergunningAfhandelin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Ingetrokken aanvraag omgevingsvergunning, Hoofddorp, Vijfhuizerweg 655, 2131 LN, bouwen van een nieuwbouwwoning, verzenddatum 11-10-2023, zaaknummer 7096160, olonummer 7450783.</meta:user-defined>
    <meta:user-defined meta:name="DCTERMS.W3CDTF/DCTERMS.available">2023-10-16</meta:user-defined>
    <meta:user-defined meta:name="DCTERMS.W3CDTF/OVERHEIDop.jaargang">2023</meta:user-defined>
    <meta:user-defined meta:name="OVERHEIDop.publicationIssue">441720</meta:user-defined>
    <meta:user-defined meta:name="OVERHEIDop.GmbID/DC.identifier">gmb-2023-441720</meta:user-defined>
    <meta:user-defined meta:name="OVERHEIDop.versieInformatie"/>
  </office:meta>
</office:document-meta>
</file>