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uw 3 woningen aan de Frederik van Blankenheymstraat 5-7-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Amersfoort maken bekend dat zij met toepassing van artikel 2.12 lid 1, sub a van de Wet algemene bepalingen omgevingsrecht (Wabo) afgeweken zijn van geldende bestemmingsplan 'Centraal Stadsgebied Zuid’ ten behoeve van de bouw van 3 woningen aan de Frederik van Blankenheymstraat 5-7-9. Omdat deze woningen liggen binnen de geluidszone van de Stadsring hebben burgemeester en wethouders voor deze woningen ook hogere waarden vastgesteld als bedoeld in artikel 110a van de Wet geluidhinder. </text:p>
            <text:p text:style-name="common-al">
            <text:span text:style-name="nadrukvet">Ter inzage</text:span>
          </text:p>
            <text:p text:style-name="common-al">De omgevingsvergunning met de bijbehorende stukken en het besluit tot vaststelling van hogere waarden als bedoeld in de Wet geluidhinder met de bijbehorende stukken liggen vanaf vrijdag 20 oktober tot en met donderdag 30 november 2023 ter inzage in de publiekshal van het stadhuis, Stadhuisplein 1 te Amersfoort. Ook zijn de stukken in te zien via <text:a xlink:href="http://www.amersfoort.nl/bestemmingsplannen" xlink:type="simple">www.amersfoort.nl/bestemmingsplannen</text:a> of via <text:span text:style-name="nadrukondlijn">www.ruimtelijkeplannen.nl </text:span>(identificatienummer van het plan is <text:span text:style-name="nadrukvet">NL.IMRO.0307.OV00096-0301</text:span>).</text:p>
            <text:p text:style-name="common-al">
            <text:span text:style-name="nadrukvet">Beroep</text:span>
          </text:p>
            <text:p text:style-name="common-al">Bent u het niet eens met deze besluiten? Dan kunt u als belanghebbende tegen de <text:span text:style-name="nadrukondlijn">omgevingsvergunning</text:span> gedurende de beroepstermijn van vrijdag 20 oktober tot en met donderdag 30 november 2023 beroep instellen bij de Rechtbank Midden-Nederland, Afdeling bestuursrecht, o.v.v bodemzaken, Postbus 1605, 3500 DA Utrecht. U kunt het beroepschrift ook digitaal indienen via <text:a xlink:href="http://loket.rechtspraak.nl/bestuursrecht" xlink:type="simple">http://loket.rechtspraak.nl/bestuursrecht</text:a>. Hiervoor heeft u een DigiD nodig. </text:p>
            <text:p text:style-name="common-al">Dan kunt u als belanghebbende tegen het <text:span text:style-name="nadrukondlijn">besluit tot vaststelling van hogere waarden als bedoeld in de Wet geluidhinder </text:span>gedurende de beroepstermijn van vrijdag 20 oktober tot en met donderdag 30 november 2023 beroep instellen bij de Afdeling bestuursrechtspraak van de Raad van State, Postbus 20019, 2500 EA ’s Gravenhage. </text:p>
            <text:p text:style-name="last-al">De besluiten (<text:span text:style-name="nadrukondlijn">omgevingsvergunning en het besluit tot vaststelling van hogere waarden</text:span>) treden in werking op de eerste dag na de beroepstermijn. Het indienen van een beroepschrift schorst de werking van de besluiten niet. Heeft u er belang bij dat de besluiten niet in werking treden, dan kan ten aanzien van de <text:span text:style-name="nadrukondlijn">omgevingsvergunning</text:span> een voorlopige voorziening worden gevraagd bij de Rechtbank Midden-Nederland in Utrecht (op bovenstaand adres) en ten aanzien van <text:span text:style-name="nadrukondlijn">het besluit hogere waarden</text:span> bij de Voorzitter van de Afdeling bestuursrechtspraak van de Raad van State (op bovenstaand adres). Wanneer een voorlopige voorziening wordt gevraagd, treedt het besluit pas in werking nadat hierover een beslissing is genomen. Voor de behandeling van een verzoek om voorlopige voorziening moet u griffierecht betalen. Voor meer informatie over het instellen van beroep en het griffierecht kunt u telefonisch terecht bij de Rechtbank Midden-Nederland (030-2233500) of bij de Raad van State (070- 4264426). </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40079</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0079</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0079</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Amersfoort</meta:user-defined>
    <meta:user-defined meta:name="OVERHEID.Informatietype/DC.type">officiële publicatie</meta:user-defined>
    <meta:user-defined meta:name="OVERHEIDop.Rubriek/DC.type">ruimtelijk plan of omgevingsdocument</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imtelijkplan/OVERHEIDop.bekendmakingBetreffendePlan">NL.IMRO.0307.OV00096-0301</meta:user-defined>
    <meta:user-defined meta:name="OVERHEIDop.Plansoort/OVERHEIDop.plansoort">bestemmings- of omgevingsplan</meta:user-defined>
    <dc:language>nl</dc:language>
    <meta:user-defined meta:name="OVERHEIDop.locatietype/OVERHEIDop.gebiedsmarkering">Punt</meta:user-defined>
    <meta:user-defined meta:name="DC.title">Bouw 3 woningen aan de Frederik van Blankenheymstraat 5-7-9</meta:user-defined>
    <meta:user-defined meta:name="DCTERMS.W3CDTF/DCTERMS.available">2023-10-18</meta:user-defined>
    <meta:user-defined meta:name="DCTERMS.W3CDTF/OVERHEIDop.jaargang">2023</meta:user-defined>
    <meta:user-defined meta:name="OVERHEIDop.publicationIssue">440079</meta:user-defined>
    <meta:user-defined meta:name="OVERHEIDop.GmbID/DC.identifier">gmb-2023-440079</meta:user-defined>
    <meta:user-defined meta:name="OVERHEIDop.versieInformatie"/>
  </office:meta>
</office:document-meta>
</file>