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Gelrestraat 50, Amsterdam - het bouwen van een entresol op de begane grond van appartementencomplex Crossov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entresol op de begane grond van appartementencomplex Crossover. Ontvangstdatum aanvraag: 05-10-2023 Aanvrager: FB Assets Holding B.V. Zaaknummer: 12296212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39364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9446</text:span><text:line-break/><text:date style:data-style-name="dag" text:fixed="true" text:date-value="2023-10-16"/><text:line-break/><text:date style:data-style-name="jaar" text:fixed="true" text:date-value="2023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9446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9446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9364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Gelrestraat 50, Amsterdam - het bouwen van een entresol op de begane grond van appartementencomplex Crossover</meta:user-defined>
    <meta:user-defined meta:name="DCTERMS.W3CDTF/DCTERMS.available">2023-10-16</meta:user-defined>
    <meta:user-defined meta:name="DCTERMS.W3CDTF/OVERHEIDop.jaargang">2023</meta:user-defined>
    <meta:user-defined meta:name="OVERHEIDop.publicationIssue">439446</meta:user-defined>
    <meta:user-defined meta:name="OVERHEIDop.GmbID/DC.identifier">gmb-2023-439446</meta:user-defined>
    <meta:user-defined meta:name="OVERHEIDop.versieInformatie"/>
  </office:meta>
</office:document-meta>
</file>