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iamantstraat 7 1074G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Diamantstraat 7 1074GA Amsterdam</text:p>
            <text:p text:style-name="common-al">Omschrijving: legalisatie van een bijgebouw in de achtertuin</text:p>
            <text:p text:style-name="common-al">Datum ontvangst: 27-09-2023</text:p>
            <text:p text:style-name="common-al">Zaaknummer: Z2023-Z006642</text:p>
            <text:p text:style-name="common-al">OLO nummer: 8087223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
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37291</text:span><text:line-break/><text:date style:data-style-name="dag" text:fixed="true" text:date-value="2023-10-13"/><text:line-break/><text:date style:data-style-name="jaar" text:fixed="true" text:date-value="2023-10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7291</text:span><text:date style:data-style-name="nicedate" text:fixed="true" text:date-value="2023-10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7291</text:span><text:date style:data-style-name="nicedate" text:fixed="true" text:date-value="2023-10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Z006642</meta:user-defined>
    <meta:user-defined meta:name="DCTERMS.abstract">legalisatie van een bijgebouw in de achtertuin</meta:user-defined>
    <dc:language>nl</dc:language>
    <meta:user-defined meta:name="OVERHEIDop.locatietype/OVERHEIDop.gebiedsmarkering">Punt</meta:user-defined>
    <meta:user-defined meta:name="DC.title">Aanvraag omgevingsvergunning Diamantstraat 7 1074GA Amsterdam</meta:user-defined>
    <meta:user-defined meta:name="DCTERMS.W3CDTF/DCTERMS.available">2023-10-13</meta:user-defined>
    <meta:user-defined meta:name="DCTERMS.W3CDTF/OVERHEIDop.jaargang">2023</meta:user-defined>
    <meta:user-defined meta:name="OVERHEIDop.publicationIssue">437291</meta:user-defined>
    <meta:user-defined meta:name="OVERHEIDop.GmbID/DC.identifier">gmb-2023-437291</meta:user-defined>
    <meta:user-defined meta:name="OVERHEIDop.versieInformatie"/>
  </office:meta>
</office:document-meta>
</file>