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mobiel breken bouw- en sloopafval Afrikalaan 8 's-Hertogen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‘s-Hertogenbosch maken bekend dat zij van Klaas Soer Grondverzet B.V. aan de Langekamp 22 te Brakel een kennisgeving Besluit mobiel breken bouw- en sloopafval hebben ontvangen. </text:p>
            <text:p text:style-name="common-al">Inhoud kennisgeving:  het mobiel breken van in totaal 1.500 ton steenachtige materialen</text:p>
            <text:p text:style-name="common-al">Werklocatie:  Afrikalaan 8</text:p>
            <text:p text:style-name="common-al">Postcode en plaats :  5232 BD ‘s-Hertogenbosch </text:p>
            <text:p text:style-name="common-al">Kadastrale gegevens:  Gemeente ’s-Hertogenbosch, sectie O, nummers 4278 en 5182</text:p>
            <text:p text:style-name="common-al">Datum ingekomen:  15 september 2023</text:p>
            <text:p text:style-name="common-al">Verwachte startdatum:  16 oktober 2023 </text:p>
            <text:p text:style-name="common-al">Periode werkzaamheden:  maximaal 3 aaneengesloten werkdagen </text:p>
            <text:p text:style-name="common-al">Bronsterkte mobiele breker:  119 dB(A)</text:p>
            <text:p text:style-name="common-al"/>
            <text:p text:style-name="common-al">Tegen deze kennisgev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37168</text:span><text:line-break/><text:date style:data-style-name="dag" text:fixed="true" text:date-value="2023-10-13"/><text:line-break/><text:date style:data-style-name="jaar" text:fixed="true" text:date-value="2023-10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7168</text:span><text:date style:data-style-name="nicedate" text:fixed="true" text:date-value="2023-10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7168</text:span><text:date style:data-style-name="nicedate" text:fixed="true" text:date-value="2023-10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0/xml/MC-DRP-Omgevmelding-Web-ZM.xml</meta:user-defined>
    <meta:user-defined meta:name="OVERHEID.Gemeente/DC.creator">'s-Hertogenbosch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/205764</meta:user-defined>
    <dc:language>nl</dc:language>
    <meta:user-defined meta:name="OVERHEIDop.locatietype/OVERHEIDop.gebiedsmarkering">Adres</meta:user-defined>
    <meta:user-defined meta:name="DC.title">Kennisgeving Besluit mobiel breken bouw- en sloopafval Afrikalaan 8 's-Hertogenbosch</meta:user-defined>
    <meta:user-defined meta:name="DCTERMS.W3CDTF/DCTERMS.available">2023-10-13</meta:user-defined>
    <meta:user-defined meta:name="DCTERMS.W3CDTF/OVERHEIDop.jaargang">2023</meta:user-defined>
    <meta:user-defined meta:name="OVERHEIDop.publicationIssue">437168</meta:user-defined>
    <meta:user-defined meta:name="OVERHEIDop.GmbID/DC.identifier">gmb-2023-437168</meta:user-defined>
    <meta:user-defined meta:name="OVERHEIDop.versieInformatie"/>
  </office:meta>
</office:document-meta>
</file>