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VELS VAN EEN WONING (KOZIJNEN) P W JANSSENWEG 2 A JUBBEGA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s van een woning (kozijnen) op het perceel P W Janssenweg 2 A te Jubbega (09-10-2023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37080</text:span><text:line-break/><text:date style:data-style-name="dag" text:fixed="true" text:date-value="2023-10-13"/><text:line-break/><text:date style:data-style-name="jaar" text:fixed="true" text:date-value="2023-10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080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37080</text:span><text:date style:data-style-name="nicedate" text:fixed="true" text:date-value="2023-10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ANDEREN VAN DE GEVELS VAN EEN WONING (KOZIJNEN) P W JANSSENWEG 2 A JUBBEGA</meta:user-defined>
    <meta:user-defined meta:name="DCTERMS.W3CDTF/DCTERMS.available">2023-10-13</meta:user-defined>
    <meta:user-defined meta:name="DCTERMS.W3CDTF/OVERHEIDop.jaargang">2023</meta:user-defined>
    <meta:user-defined meta:name="OVERHEIDop.publicationIssue">437080</meta:user-defined>
    <meta:user-defined meta:name="OVERHEIDop.GmbID/DC.identifier">gmb-2023-437080</meta:user-defined>
    <meta:user-defined meta:name="OVERHEIDop.versieInformatie"/>
  </office:meta>
</office:document-meta>
</file>