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een bedrijfspand aan de Jakobsstaf in Werkenda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Werkendam: Jakobsstaf, kadastrale aanduiding WKD00P1793, </text:span>een bedrijfspand bouwen (2023-023728); verzonden op 2 oktober 2023. </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436460</text:span><text:line-break/><text:date style:data-style-name="dag" text:fixed="true" text:date-value="2023-10-12"/><text:line-break/><text:date style:data-style-name="jaar" text:fixed="true" text:date-value="2023-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460</text:span><text:date style:data-style-name="nicedate" text:fixed="true" text:date-value="2023-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460</text:span><text:date style:data-style-name="nicedate" text:fixed="true" text:date-value="2023-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Gemeente Altena - Toestemming voor het bouwen van een bedrijfspand aan de Jakobsstaf in Werkendam</meta:user-defined>
    <meta:user-defined meta:name="DCTERMS.W3CDTF/DCTERMS.available">2023-10-12</meta:user-defined>
    <meta:user-defined meta:name="DCTERMS.W3CDTF/OVERHEIDop.jaargang">2023</meta:user-defined>
    <meta:user-defined meta:name="OVERHEIDop.publicationIssue">436460</meta:user-defined>
    <meta:user-defined meta:name="OVERHEIDop.GmbID/DC.identifier">gmb-2023-436460</meta:user-defined>
    <meta:user-defined meta:name="OVERHEIDop.versieInformatie"/>
  </office:meta>
</office:document-meta>
</file>