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verplaatsen van een uitrit op de locatie Willeskop 75, 3417 MC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30770 en Olo nummer: 7854955</text:p>
            <text:p text:style-name="common-al">Willeskop 75, 3417 MC Montfoort  </text:p>
            <text:p text:style-name="common-al">Datum ontvangst aanvraag: 4 oktober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9 oktober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34568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568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568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Aanvraag omgevingsvergunning (reguliere procedure) voor het verplaatsen van een uitrit op de locatie Willeskop 75, 3417 MC Montfoort</meta:user-defined>
    <meta:user-defined meta:name="DCTERMS.W3CDTF/DCTERMS.available">2023-10-11</meta:user-defined>
    <meta:user-defined meta:name="DCTERMS.W3CDTF/OVERHEIDop.jaargang">2023</meta:user-defined>
    <meta:user-defined meta:name="OVERHEIDop.publicationIssue">434568</meta:user-defined>
    <meta:user-defined meta:name="OVERHEIDop.GmbID/DC.identifier">gmb-2023-434568</meta:user-defined>
    <meta:user-defined meta:name="OVERHEIDop.versieInformatie"/>
  </office:meta>
</office:document-meta>
</file>