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plaatsen van een erker aan de voorzijde van de woning op de locatie Jan de Rijkelaan 17, 3417 AW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5 oktober 2023 een omgevingsvergunning:</text:p>
            <text:p text:style-name="common-al">- Bouwen;</text:p>
            <text:p text:style-name="common-al">-Het gebruiken van gronden of bouwwerken in strijd met een bestemmingsplan of beheersverordening;</text:p>
            <text:p text:style-name="common-al">verleend voor de locatie Jan de Rijkelaan 17, 3417 AW Montfoort met zaaknummer 215326 en OLO- nummer 7917271. De omgevingsvergunning is op 5 oktober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215326.</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215326.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434426</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426</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4426</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reguliere procedure) voor het plaatsen van een erker aan de voorzijde van de woning op de locatie Jan de Rijkelaan 17, 3417 AW Montfoort</meta:user-defined>
    <meta:user-defined meta:name="DCTERMS.W3CDTF/DCTERMS.available">2023-10-11</meta:user-defined>
    <meta:user-defined meta:name="DCTERMS.W3CDTF/OVERHEIDop.jaargang">2023</meta:user-defined>
    <meta:user-defined meta:name="OVERHEIDop.publicationIssue">434426</meta:user-defined>
    <meta:user-defined meta:name="OVERHEIDop.GmbID/DC.identifier">gmb-2023-434426</meta:user-defined>
    <meta:user-defined meta:name="OVERHEIDop.versieInformatie"/>
  </office:meta>
</office:document-meta>
</file>