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dakschild, Steenstraat 16 te Utrecht, HZ_WABO-23-3391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eenstraat 16 te Utrecht</text:span>
          </text:p>
            <text:p text:style-name="common-al">HZ_WABO-23-33914</text:p>
            <text:p text:style-name="common-al">Toelichting: het bouwen van een dakopbouw op het achterdakschild</text:p>
            <text:p text:style-name="common-al">Datum ontvangst aanvraag: 6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4227</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227</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227</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het achterdakschild, Steenstraat 16 te Utrecht, HZ_WABO-23-33914</meta:user-defined>
    <meta:user-defined meta:name="DCTERMS.W3CDTF/DCTERMS.available">2023-10-11</meta:user-defined>
    <meta:user-defined meta:name="DCTERMS.W3CDTF/OVERHEIDop.jaargang">2023</meta:user-defined>
    <meta:user-defined meta:name="OVERHEIDop.externeBijlage">Publiceerbaar-A|exb-2023-47916</meta:user-defined>
    <meta:user-defined meta:name="OVERHEIDop.publicationIssue">434227</meta:user-defined>
    <meta:user-defined meta:name="OVERHEIDop.GmbID/DC.identifier">gmb-2023-434227</meta:user-defined>
    <meta:user-defined meta:name="OVERHEIDop.versieInformatie"/>
  </office:meta>
</office:document-meta>
</file>