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mwand, Damwanden Befu-terrein Utrech, HZ_WABO-23-338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mwanden Befu-terrein Utrech</text:span>
          </text:p>
            <text:p text:style-name="common-al">HZ_WABO-23-33877</text:p>
            <text:p text:style-name="common-al">Toelichting: het bouwen van een damwand</text:p>
            <text:p text:style-name="common-al">Datum ontvangst aanvraag: 5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2587</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587</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587</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damwand, Damwanden Befu-terrein Utrech, HZ_WABO-23-33877</meta:user-defined>
    <meta:user-defined meta:name="DCTERMS.W3CDTF/DCTERMS.available">2023-10-11</meta:user-defined>
    <meta:user-defined meta:name="DCTERMS.W3CDTF/OVERHEIDop.jaargang">2023</meta:user-defined>
    <meta:user-defined meta:name="OVERHEIDop.externeBijlage">Aanvraagdocument  publiceerbaar-A|exb-2023-47788</meta:user-defined>
    <meta:user-defined meta:name="OVERHEIDop.publicationIssue">432587</meta:user-defined>
    <meta:user-defined meta:name="OVERHEIDop.GmbID/DC.identifier">gmb-2023-432587</meta:user-defined>
    <meta:user-defined meta:name="OVERHEIDop.versieInformatie"/>
  </office:meta>
</office:document-meta>
</file>