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nhet voordakvlak, Wereldtuinenlaan 41 te Vleuten, HZ_WABO-23-339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reldtuinenlaan 41 te Vleuten</text:span>
          </text:p>
            <text:p text:style-name="common-al">HZ_WABO-23-33920</text:p>
            <text:p text:style-name="common-al">Toelichting: het bouwen van een dakkapel op nhet voordakvlak</text:p>
            <text:p text:style-name="common-al">Datum ontvangst aanvraag: 6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2330</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330</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330</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nhet voordakvlak, Wereldtuinenlaan 41 te Vleuten, HZ_WABO-23-33920</meta:user-defined>
    <meta:user-defined meta:name="DCTERMS.W3CDTF/DCTERMS.available">2023-10-11</meta:user-defined>
    <meta:user-defined meta:name="DCTERMS.W3CDTF/OVERHEIDop.jaargang">2023</meta:user-defined>
    <meta:user-defined meta:name="OVERHEIDop.externeBijlage">Publiceerbaar-A|exb-2023-47783</meta:user-defined>
    <meta:user-defined meta:name="OVERHEIDop.publicationIssue">432330</meta:user-defined>
    <meta:user-defined meta:name="OVERHEIDop.GmbID/DC.identifier">gmb-2023-432330</meta:user-defined>
    <meta:user-defined meta:name="OVERHEIDop.versieInformatie"/>
  </office:meta>
</office:document-meta>
</file>