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ntenne voor mobiele telecommunicatie in een kerktoren, Oprichten antenne opstelpunt 7965, perceelnr.9734, sectie D te Catharijne Utrecht,  HZ_WABO-23-282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richten antenne opstelpunt 7965, perceelnr.9734, sectie D te Catharijne Utrecht</text:p>
            <text:p text:style-name="common-al">HZ_WABO-23-28295</text:p>
            <text:p text:style-name="common-al">Toelichting: het bouwen van een antenne voor mobiele telecommunicatie in een kerktor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1982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982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982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antenne voor mobiele telecommunicatie in een kerktoren, Oprichten antenne opstelpunt 7965, perceelnr.9734, sectie D te Catharijne Utrecht,  HZ_WABO-23-28295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1982</meta:user-defined>
    <meta:user-defined meta:name="OVERHEIDop.GmbID/DC.identifier">gmb-2023-431982</meta:user-defined>
    <meta:user-defined meta:name="OVERHEIDop.versieInformatie"/>
  </office:meta>
</office:document-meta>
</file>