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5 tijdelijke woningen voor de opvang van ontheemden uit de Okraïne voor een periode tot 1 mei 2025, Belcampostraat 12 te Utrecht,  HZ_WABO-23-2583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lcampostraat 12 te Utrecht</text:p>
            <text:p text:style-name="common-al">HZ_WABO-23-25830</text:p>
            <text:p text:style-name="common-al">Toelichting: het bouwen van 5 tijdelijke woningen voor de opvang van ontheemden uit de Okraïne voor een periode tot 1 mei 2025</text:p>
            <text:p text:style-name="common-al">Datum besluit: 6 oktober 2023</text:p>
            <text:p text:style-name="common-al">Startdatum bezwaartermijn: 7 okto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31906</text:span><text:line-break/><text:date style:data-style-name="dag" text:fixed="true" text:date-value="2023-10-10"/><text:line-break/><text:date style:data-style-name="jaar" text:fixed="true" text:date-value="2023-10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31906</text:span><text:date style:data-style-name="nicedate" text:fixed="true" text:date-value="2023-10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31906</text:span><text:date style:data-style-name="nicedate" text:fixed="true" text:date-value="2023-10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5 tijdelijke woningen voor de opvang van ontheemden uit de Okraïne voor een periode tot 1 mei 2025, Belcampostraat 12 te Utrecht,  HZ_WABO-23-25830</meta:user-defined>
    <meta:user-defined meta:name="DCTERMS.W3CDTF/DCTERMS.available">2023-10-10</meta:user-defined>
    <meta:user-defined meta:name="DCTERMS.W3CDTF/OVERHEIDop.jaargang">2023</meta:user-defined>
    <meta:user-defined meta:name="OVERHEIDop.externeBijlage">Besluit omgevingsvergunning Publiceerbaar|exb-2023-47753</meta:user-defined>
    <meta:user-defined meta:name="OVERHEIDop.publicationIssue">431906</meta:user-defined>
    <meta:user-defined meta:name="OVERHEIDop.GmbID/DC.identifier">gmb-2023-431906</meta:user-defined>
    <meta:user-defined meta:name="OVERHEIDop.versieInformatie"/>
  </office:meta>
</office:document-meta>
</file>