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2499 Visser 't Hooftstraat 7 te Tilburg, bouwen van dakkapel, verzonden 6 oktober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</text:span>
            <text:span text:style-name="nadrukcur">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2499 - B - Visser 't Hooftstraat 7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31719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719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719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2499 Visser 't Hooftstraat 7 te Tilburg, bouwen van dakkapel, verzonden 6 oktober 2023.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1719</meta:user-defined>
    <meta:user-defined meta:name="OVERHEIDop.GmbID/DC.identifier">gmb-2023-431719</meta:user-defined>
    <meta:user-defined meta:name="OVERHEIDop.versieInformatie"/>
  </office:meta>
</office:document-meta>
</file>